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99630" officeooo:paragraph-rsid="00099630"/>
    </style:style>
    <style:style style:name="P2" style:family="paragraph" style:parent-style-name="Standard">
      <style:text-properties officeooo:rsid="00099630" officeooo:paragraph-rsid="00099630"/>
    </style:style>
    <style:style style:name="P3" style:family="paragraph" style:parent-style-name="Standard">
      <style:text-properties officeooo:rsid="000b748b" officeooo:paragraph-rsid="000b748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OMJENA NASTAVNIKA <text:s/>- GITARA</text:p>
      <text:p text:style-name="P1"/>
      <text:p text:style-name="P1">Antea Ružić, 5.osn. - Martin Andrijašević</text:p>
      <text:p text:style-name="P1"/>
      <text:p text:style-name="P3">Jana Tranfić, 3.osn. - Ivanka Prusac</text:p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9-04T08:59:58.214000000</meta:creation-date>
    <dc:date>2026-09-04T09:13:01.389000000</dc:date>
    <meta:editing-duration>PT6M25S</meta:editing-duration>
    <meta:editing-cycles>2</meta:editing-cycles>
    <meta:generator>LibreOffice/7.0.1.2$Windows_X86_64 LibreOffice_project/7cbcfc562f6eb6708b5ff7d7397325de9e764452</meta:generator>
    <meta:document-statistic meta:table-count="0" meta:image-count="0" meta:object-count="0" meta:page-count="1" meta:paragraph-count="3" meta:word-count="16" meta:character-count="106" meta:non-whitespace-character-count="92"/>
  </office:meta>
</office:document-meta>
</file>